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2" svg:font-family="Arial"/>
    <style:font-face style:name="Arial1" svg:font-family="Arial, Helvetica, sans-serif"/>
    <style:font-face style:name="Helvetica Neue" svg:font-family="'Helvetica Neue', Arial, Helvetica"/>
    <style:font-face style:name="Open Sans" svg:font-family="'Open Sans', Arial, Verdana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a1" style:family="table">
      <style:table-properties style:width="16.999cm" style:rel-width="100%" fo:margin-left="2.247cm" table:align="left"/>
    </style:style>
    <style:style style:name="Tabla1.A" style:family="table-column">
      <style:table-column-properties style:column-width="12.411cm" style:rel-column-width="47845*"/>
    </style:style>
    <style:style style:name="Tabla1.B" style:family="table-column">
      <style:table-column-properties style:column-width="4.588cm" style:rel-column-width="17689*"/>
    </style:style>
    <style:style style:name="Tabla1.A1" style:family="table-cell">
      <style:table-cell-properties style:vertical-align="middle" fo:padding="0.265cm" fo:border-left="0.035cm solid #808080" fo:border-right="none" fo:border-top="0.035cm solid #808080" fo:border-bottom="0.035cm solid #808080"/>
    </style:style>
    <style:style style:name="Tabla1.B1" style:family="table-cell">
      <style:table-cell-properties style:vertical-align="middle" fo:padding="0.265cm" fo:border="0.035cm solid #808080"/>
    </style:style>
    <style:style style:name="Tabla1.A2" style:family="table-cell">
      <style:table-cell-properties style:vertical-align="middle" fo:padding="0.265cm" fo:border-left="0.035cm solid #808080" fo:border-right="none" fo:border-top="none" fo:border-bottom="0.035cm solid #808080"/>
    </style:style>
    <style:style style:name="Tabla1.B2" style:family="table-cell">
      <style:table-cell-properties style:vertical-align="middle" fo:padding="0.265cm" fo:border-left="0.035cm solid #808080" fo:border-right="0.035cm solid #808080" fo:border-top="none" fo:border-bottom="0.035cm solid #808080"/>
    </style:style>
    <style:style style:name="Tabla2" style:family="table">
      <style:table-properties style:width="13.229cm" table:align="center"/>
    </style:style>
    <style:style style:name="Tabla2.A" style:family="table-column">
      <style:table-column-properties style:column-width="3.307cm"/>
    </style:style>
    <style:style style:name="Tabla2.B" style:family="table-column">
      <style:table-column-properties style:column-width="6.615cm"/>
    </style:style>
    <style:style style:name="Tabla2.A1" style:family="table-cell">
      <style:table-cell-properties style:vertical-align="middle" fo:padding="0.049cm" fo:border="none"/>
    </style:style>
    <style:style style:name="P1" style:family="paragraph" style:parent-style-name="Table_20_Contents">
      <style:paragraph-properties fo:text-align="center" style:justify-single-word="false"/>
    </style:style>
    <style:style style:name="P2" style:family="paragraph" style:parent-style-name="Table_20_Contents">
      <style:paragraph-properties fo:text-align="start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Text_20_body">
      <style:paragraph-properties fo:margin-top="0cm" fo:margin-bottom="0cm" fo:text-align="center" style:justify-single-word="false"/>
    </style:style>
    <style:style style:name="P5" style:family="paragraph" style:parent-style-name="Text_20_body">
      <style:paragraph-properties fo:text-align="start" style:justify-single-word="false"/>
    </style:style>
    <style:style style:name="P6" style:family="paragraph" style:parent-style-name="Text_20_body">
      <style:paragraph-properties fo:margin-left="0cm" fo:margin-right="0cm" fo:margin-top="0cm" fo:margin-bottom="0cm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font-name="Helvetica Neue" fo:font-size="12pt" fo:letter-spacing="normal" fo:font-style="italic" fo:font-weight="bold" fo:background-color="transparent" style:font-size-asian="12pt" style:font-style-asian="italic" style:font-weight-asian="bold" style:font-size-complex="12pt" style:font-style-complex="italic" style:font-weight-complex="bold"/>
    </style:style>
    <style:style style:name="P7" style:family="paragraph" style:parent-style-name="Horizontal_20_Line">
      <style:paragraph-properties fo:text-align="start" style:justify-single-word="false"/>
    </style:style>
    <style:style style:name="P8" style:family="paragraph" style:parent-style-name="Quotations">
      <style:paragraph-properties fo:text-align="start" style:justify-single-word="false"/>
    </style:style>
    <style:style style:name="P9" style:family="paragraph" style:parent-style-name="Text_20_body" style:list-style-name="L1">
      <style:paragraph-properties fo:text-align="start" style:justify-single-word="false"/>
    </style:style>
    <style:style style:name="P10" style:family="paragraph" style:parent-style-name="Text_20_body" style:list-style-name="L1">
      <style:paragraph-properties fo:text-align="start" style:justify-single-word="false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P11" style:family="paragraph" style:parent-style-name="Text_20_body" style:list-style-name="L1">
      <style:paragraph-properties fo:margin-top="0cm" fo:margin-bottom="0cm" fo:text-align="start" style:justify-single-word="false">
        <style:tab-stops>
          <style:tab-stop style:position="9.684cm"/>
        </style:tab-stops>
      </style:paragraph-properties>
    </style:style>
    <style:style style:name="P12" style:family="paragraph" style:parent-style-name="Text_20_body" style:list-style-name="L1">
      <style:paragraph-properties fo:margin-top="0cm" fo:margin-bottom="0cm" fo:text-align="start" style:justify-single-word="false"/>
    </style:style>
    <style:style style:name="P13" style:family="paragraph" style:parent-style-name="Text_20_body" style:list-style-name="L1">
      <style:paragraph-properties fo:margin-top="0cm" fo:margin-bottom="0cm" fo:text-align="start" style:justify-single-word="false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P14" style:family="paragraph" style:parent-style-name="Text_20_body" style:list-style-name="L1">
      <style:paragraph-properties fo:margin-top="0cm" fo:margin-bottom="0cm" fo:text-align="start" style:justify-single-word="false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15" style:family="paragraph" style:parent-style-name="Text_20_body">
      <style:paragraph-properties fo:margin-left="0cm" fo:margin-right="0cm" fo:margin-top="0cm" fo:margin-bottom="0cm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font-name="Helvetica Neue" fo:font-size="12pt" fo:letter-spacing="normal" fo:font-style="italic" fo:font-weight="bold" fo:background-color="transparent" style:font-size-asian="12pt" style:font-style-asian="italic" style:font-weight-asian="bold" style:font-size-complex="12pt" style:font-style-complex="italic" style:font-weight-complex="bold"/>
    </style:style>
    <style:style style:name="P16" style:family="paragraph" style:parent-style-name="Quotations" style:list-style-name="L2">
      <style:paragraph-properties fo:text-align="start" style:justify-single-word="false"/>
    </style:style>
    <style:style style:name="P17" style:family="paragraph" style:parent-style-name="Quotations" style:list-style-name="L2">
      <style:paragraph-properties fo:margin-top="0cm" fo:margin-bottom="0cm" fo:text-align="start" style:justify-single-word="false"/>
    </style:style>
    <style:style style:name="P18" style:family="paragraph" style:parent-style-name="Quotations">
      <style:paragraph-properties fo:margin-top="0cm" fo:margin-bottom="0cm" fo:text-align="start" style:justify-single-word="false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P19" style:family="paragraph" style:parent-style-name="Quotations" style:list-style-name="L2">
      <style:paragraph-properties fo:margin-top="0cm" fo:margin-bottom="0cm" fo:text-align="start" style:justify-single-word="false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P20" style:family="paragraph" style:parent-style-name="Quotations" style:list-style-name="L2">
      <style:paragraph-properties fo:margin-top="0cm" fo:margin-bottom="0cm" fo:text-align="start" style:justify-single-word="false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21" style:family="paragraph" style:parent-style-name="Quotations" style:list-style-name="L2">
      <style:paragraph-properties fo:margin-left="2cm" fo:margin-right="2cm" fo:text-align="start" style:justify-single-word="false" fo:text-indent="0cm" style:auto-text-indent="false" fo:background-color="#ffffff">
        <style:background-image/>
      </style:paragraph-properties>
    </style:style>
    <style:style style:name="T1" style:family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font-size="14pt" fo:font-style="italic" fo:font-weight="bold" style:font-size-asian="12.25pt" style:font-style-asian="italic" style:font-weight-asian="bold" style:font-size-complex="14pt" style:font-style-complex="italic" style:font-weight-complex="bold"/>
    </style:style>
    <style:style style:name="T3" style:family="text">
      <style:text-properties fo:font-size="14pt" fo:font-style="italic" fo:font-weight="normal" style:font-size-asian="14pt" style:font-style-asian="italic" style:font-weight-asian="normal" style:font-size-complex="14pt" style:font-style-complex="italic" style:font-weight-complex="normal"/>
    </style:style>
    <style:style style:name="T4" style:family="text">
      <style:text-properties fo:font-size="14pt" fo:font-style="normal" style:font-size-asian="14pt" style:font-style-asian="normal" style:font-size-complex="14pt" style:font-style-complex="normal"/>
    </style:style>
    <style:style style:name="T5" style:family="text">
      <style:text-properties fo:font-style="italic" fo:font-weight="bold" style:font-style-asian="italic" style:font-weight-asian="bold" style:font-style-complex="italic" style:font-weight-complex="bold"/>
    </style:style>
    <style:style style:name="T6" style:family="text">
      <style:text-properties style:font-name="Times New Roman" fo:font-size="14pt" fo:font-style="italic" fo:font-weight="bold" style:font-weight-asian="bold" style:font-weight-complex="bold"/>
    </style:style>
    <style:style style:name="T7" style:family="text">
      <style:text-properties fo:font-size="22pt" fo:font-style="italic" fo:font-weight="normal" style:font-size-asian="22pt" style:font-style-asian="italic" style:font-weight-asian="normal" style:font-size-complex="22pt" style:font-style-complex="italic" style:font-weight-complex="normal"/>
    </style:style>
    <style:style style:name="T8" style:family="text">
      <style:text-properties fo:font-size="18pt" fo:font-style="italic" fo:font-weight="bold" style:font-size-asian="18pt" style:font-style-asian="italic" style:font-weight-asian="bold" style:font-size-complex="18pt" style:font-style-complex="italic" style:font-weight-complex="bold"/>
    </style:style>
    <style:style style:name="T9" style:family="text">
      <style:text-properties fo:font-variant="normal" fo:text-transform="none" fo:color="#222222" style:font-name="Open Sans" fo:font-size="14pt" fo:letter-spacing="normal" fo:font-style="normal" style:font-size-asian="14pt" style:font-style-asian="normal" style:font-size-complex="14pt" style:font-style-complex="normal"/>
    </style:style>
    <style:style style:name="T10" style:family="text">
      <style:text-properties fo:font-variant="normal" fo:text-transform="none" fo:color="#000000" style:font-name="Helvetica Neue" fo:letter-spacing="normal"/>
    </style:style>
    <style:style style:name="T11" style:family="text">
      <style:text-properties fo:font-variant="normal" fo:text-transform="none" fo:color="#000000" style:font-name="Helvetica Neue" fo:letter-spacing="normal" fo:background-color="transparent"/>
    </style:style>
    <style:style style:name="T12" style:family="text">
      <style:text-properties fo:font-variant="normal" fo:text-transform="none" fo:color="#3b3b3b" style:font-name="Arial1" fo:font-size="9.75pt" fo:letter-spacing="normal" fo:font-style="normal" fo:font-weight="normal"/>
    </style:style>
    <style:style style:name="T13" style:family="text">
      <style:text-properties fo:font-variant="normal" fo:text-transform="none" fo:color="#3b3b3b" style:font-name="Arial1" fo:letter-spacing="normal"/>
    </style:style>
    <style:style style:name="T14" style:family="text">
      <style:text-properties fo:font-variant="normal" fo:text-transform="none" fo:color="#3b3b3b" style:font-name="Arial1" fo:letter-spacing="normal" fo:font-style="normal"/>
    </style:style>
    <style:style style:name="T15" style:family="text">
      <style:text-properties fo:font-variant="normal" fo:text-transform="none" fo:color="#3b3b3b" style:font-name="Arial1" fo:letter-spacing="normal" fo:font-style="normal" fo:font-weight="normal"/>
    </style:style>
    <style:style style:name="T16" style:family="text">
      <style:text-properties fo:font-variant="normal" fo:text-transform="none" fo:color="#605f64" style:font-name="Arial1" fo:font-size="9pt" fo:letter-spacing="normal" fo:font-style="normal" fo:font-weight="normal"/>
    </style:style>
    <style:style style:name="T17" style:family="text">
      <style:text-properties fo:font-variant="normal" fo:text-transform="none" fo:color="#605f64" style:font-name="Arial1" fo:letter-spacing="normal"/>
    </style:style>
    <style:style style:name="T18" style:family="text">
      <style:text-properties fo:font-variant="normal" fo:text-transform="none" fo:color="#605f64" style:font-name="Arial1" fo:letter-spacing="normal" fo:font-style="normal"/>
    </style:style>
    <style:style style:name="T19" style:family="text">
      <style:text-properties fo:font-variant="normal" fo:text-transform="none" fo:color="#605f64" style:font-name="Arial1" fo:letter-spacing="normal" fo:font-style="normal" fo:font-weight="normal"/>
    </style:style>
    <style:style style:name="T20" style:family="text">
      <style:text-properties fo:font-variant="normal" fo:text-transform="none" fo:color="#333333" style:font-name="Arial1" fo:font-size="9pt" fo:letter-spacing="normal" fo:font-style="normal" fo:font-weight="bold"/>
    </style:style>
    <style:style style:name="T21" style:family="text">
      <style:text-properties fo:font-variant="normal" fo:text-transform="none" fo:color="#333333" style:font-name="Arial1" fo:letter-spacing="normal"/>
    </style:style>
    <style:style style:name="T22" style:family="text">
      <style:text-properties fo:font-variant="normal" fo:text-transform="none" fo:color="#333333" style:font-name="Arial1" fo:letter-spacing="normal" fo:font-style="normal"/>
    </style:style>
    <style:style style:name="T23" style:family="text">
      <style:text-properties fo:font-variant="normal" fo:text-transform="none" fo:color="#333333" style:font-name="Arial1" fo:letter-spacing="normal" fo:font-style="normal" fo:font-weight="bold"/>
    </style:style>
    <style:style style:name="T24" style:family="text">
      <style:text-properties fo:font-variant="normal" fo:text-transform="none" fo:color="#666666" style:font-name="Arial2" fo:font-size="9pt" fo:letter-spacing="normal" fo:font-style="normal" fo:font-weight="normal"/>
    </style:style>
    <style:style style:name="T25" style:family="text">
      <style:text-properties fo:font-variant="normal" fo:text-transform="none" fo:color="#666666" style:font-name="Arial2" fo:letter-spacing="normal"/>
    </style:style>
    <style:style style:name="T26" style:family="text">
      <style:text-properties fo:font-variant="normal" fo:text-transform="none" fo:color="#666666" style:font-name="Arial2" fo:letter-spacing="normal" fo:font-style="normal"/>
    </style:style>
    <style:style style:name="T27" style:family="text">
      <style:text-properties fo:font-variant="normal" fo:text-transform="none" fo:color="#666666" style:font-name="Arial2" fo:letter-spacing="normal" fo:font-style="normal" fo:font-weight="normal"/>
    </style:style>
    <style:style style:name="T28" style:family="text">
      <style:text-properties fo:background-color="#ff0000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middle" style:vertical-rel="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space-before="0.748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2">
      <text:list-level-style-number text:level="1" text:style-name="Numbering_20_Symbols" style:num-suffix="." style:num-format="1">
        <style:list-level-properties text:space-before="0.748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span text:style-name="Strong_20_Emphasis">C</text:span>  Diagnosis inicial. Actividades iniciales. </text:p>
      <text:p text:style-name="Horizontal_20_Line"/>
      <text:p text:style-name="Text_20_body"/>
      <text:p text:style-name="Text_20_body"><draw:frame draw:style-name="fr1" draw:name="gráficos1" text:anchor-type="as-char" svg:width="0.265cm" svg:height="0.265cm" draw:z-index="0"><draw:image xlink:href="http://www.cienciasmc.es/web/images/dot.jpg" xlink:type="simple" xlink:show="embed" xlink:actuate="onLoad"/></draw:frame>  <text:span text:style-name="Strong_20_Emphasis">A ver qué sabes antes de empezar. Atrévete y contesta.</text:span></text:p>
      <text:list xml:id="list24708617" text:style-name="L1">
        <text:list-item>
          <text:list>
            <text:list-item>
              <text:p text:style-name="P11">Indica qué es para ti la Ciencia. ¿Qué diferencias crees que existe entre la Ciencia y la pseudociencia? <text:s text:c="8"/><text:span text:style-name="T1"><text:s/>La ciencia para mi es un conjunto de conocimientos y una forma de trabajo</text:span><text:span text:style-name="T8"> // l</text:span><text:span text:style-name="T1">a diferencias que hay es que la </text:span><text:s/><text:span text:style-name="T6">Las pseudociencias son falsas ciencias, no se basan en la metodología científica ni en una explicación racional de los problemas, la mayoría de las veces no persiguen el conocimiento y se basan en la ignorancia y en la superstición, en cambio la ciencia se basaba en unas series de pruebas y teorias reales, donde las realizaban a travez de experimentos, etc.<text:line-break/><text:line-break/></text:span></text:p>
            </text:list-item>
            <text:list-item>
              <text:p text:style-name="P12">¿En qué momento surge la Ciencia? ¿Quiénes son los fundadores de la Ciencia moderna? <text:s/><text:span text:style-name="T5"><text:s text:c="2"/></text:span><text:span text:style-name="T1">La ciencia surge en el momento que el ser humano tienes interes de su alrrededor y por tanto comienza la búsqueda de explicaciones y del intento de responder a los interrogantes y problemas que en cada momento histórico se han planteado. </text:span><text:span text:style-name="T3"><text:s/></text:span><text:span text:style-name="T7">//</text:span><text:span text:style-name="T1"> Galileo (s. XVI-XVII)- fue sin duda el fundador de la Física como ciencia que estudia las leyes de la naturaleza para aprender a servirse de ellas.<text:line-break/>Lavoisier (s. XVIII).-química<text:line-break/>John von Neumann a quien se considera fundador de la informática<text:line-break/>En el s.XVIII Linneo estableció una clasificación de las especies conocidas hasta entonces y propuso el manejo de la nomenclatura binominal.<text:line-break/>En el siglo XIX con Darwin y Wallace la biología sufrió otra gran revolución<text:line-break/>Hutton y Lyell, mediado el siglo XIX, establecieron las bases de la moderna Geología.</text:span><text:span text:style-name="T2"><text:line-break/></text:span></text:p>
              <text:p text:style-name="P13"/>
            </text:list-item>
            <text:list-item>
              <text:p text:style-name="P12">Indica cuáles son las características del trabajo científico. </text:p>
              <text:p text:style-name="P14"><text:span text:style-name="T9">Es fáctico: su fuente de información y de respuestas son los hechos.</text:span><text:span text:style-name="T4"><text:line-break/></text:span><text:span text:style-name="T9">* Trasciende los hechos: conoce, aprende y explica los hechos.</text:span><text:span text:style-name="T4"><text:line-break/></text:span><text:span text:style-name="T9">* Se atiene a reglas metodológicas: se vale de procedimientos establecidos.</text:span><text:span text:style-name="T4"><text:line-break/></text:span><text:span text:style-name="T9">* Se vale de la verificación empírica: se contrasta con la experiencia.</text:span><text:span text:style-name="T4"><text:line-break/></text:span><text:span text:style-name="T9">* Es autocorrectivo y progresivo: va rechazando, corrigiendo </text:span><text:soft-page-break/><text:span text:style-name="T9">y esta abierto a nuevos aportes y a la utilización de nuevos procedimientos y nuevas técnicas.</text:span><text:span text:style-name="T4"><text:line-break/></text:span><text:span text:style-name="T9">* Sus formulaciones son de tipo general: sus enunciados son universales.</text:span><text:span text:style-name="T4"><text:line-break/></text:span><text:span text:style-name="T9">* Es objetivo: porque busca alcanzar la verdad fáctica.</text:span> </text:p>
              <text:p text:style-name="P14"/>
              <text:p text:style-name="P14"/>
            </text:list-item>
            <text:list-item>
              <text:p text:style-name="P12">¿Cuál se considera la primera etapa de una investigación científica?</text:p>
              <text:p text:style-name="P12"><text:span text:style-name="T1">La primera etapa de investigación se considera aquella que consiste en la busqueda de problemas cientificos.</text:span></text:p>
              <text:p text:style-name="P12"><text:span text:style-name="T1"/></text:p>
              <text:p text:style-name="P12"><text:span text:style-name="T1"><text:s text:c="2"/></text:span><text:s/></text:p>
            </text:list-item>
            <text:list-item>
              <text:p text:style-name="P12"><text:s/>Indica las diferencias entre la ciencia y la Tecnología y describe algunos ejemplos. </text:p>
              <text:p text:style-name="P14"><text:span text:style-name="T10">La Ciencia es el conocimiento ordenado de los fenómenos naturales y de sus relaciones mutuas, mientras la tecnología es el conocimiento de base científica que permite solucionar problemas prácticos de forma sistémica y racional.</text:span> Ejemplo:<text:span text:style-name="T11">La ciencia busca la verdad, la tecnología la eficiencia.</text:span></text:p>
            </text:list-item>
          </text:list>
        </text:list-item>
      </text:list>
      <text:p text:style-name="P6">La Ciencia utiliza fórmulas legaliformes o normas, La Tecnología emplea fórmulas monográficas o proposiciones.</text:p>
      <text:p text:style-name="P6">La Ciencia dadas las condiciones predice los resultados, la Tecnología dados los objetivos indica los medios adecuados.</text:p>
      <text:p text:style-name="P6"/>
      <text:list xml:id="list25239824" text:continue-numbering="true" text:style-name="L1">
        <text:list-item>
          <text:list>
            <text:list-header>
              <text:p text:style-name="P13"/>
              <text:p text:style-name="P9">6. <text:s/>Indica las implicaciones sociales de la Ciencia y la Tecnología.</text:p>
              <text:p text:style-name="P10">Implicaciones positiva: mejorar la calidad de vida y previene enfermedades. Ejemplo biomedica.</text:p>
              <text:p text:style-name="P10">Avances transporte,eugenesia positiva, energías alternativas y un mundo mas interconectado.</text:p>
              <text:p text:style-name="P10">Implicaciones negativas: brechas entre ricos y pobres, armas de destrucción,contaminación calentamiento global, desempleo.</text:p>
            </text:list-header>
          </text:list>
        </text:list-item>
      </text:list>
      <text:p text:style-name="P5"><draw:frame draw:style-name="fr1" draw:name="gráficos2" text:anchor-type="as-char" svg:width="0.265cm" svg:height="0.265cm" draw:z-index="1"><draw:image xlink:href="http://www.cienciasmc.es/web/images/dot.jpg" xlink:type="simple" xlink:show="embed" xlink:actuate="onLoad"/></draw:frame>  <text:span text:style-name="Strong_20_Emphasis">Cuestionario de Diagnosis inicial</text:span></text:p>
      <text:p text:style-name="P8">Antes de empezar atrévete y contesta: Contesta lo que creas saber sobre las preguntas que te planteamos </text:p>
      <text:list xml:id="list24701731" text:style-name="L2">
        <text:list-item>
          <text:p text:style-name="P17">¿Qué sentido tiene dividir el conocimiento en disciplinas? ¿Qué problemas comporta dicha división? </text:p>
          <text:p text:style-name="P19">El sentido que tiene es mejorar cada contenido centrandose en una especificación, provocando que sus contenidosº se a mas amplios.</text:p>
          <text:p text:style-name="P19">El problema que centra esto es la individualización de cada contenido que provoca que cada vez esten mas separados provanco asin nuevas teorias y propuestas nuevas a serca de ese conocimiento.</text:p>
        </text:list-item>
      </text:list>
      <text:p text:style-name="P18"/>
      <text:p text:style-name="P18"/>
      <text:list xml:id="list25235994" text:continue-numbering="true" text:style-name="L2">
        <text:list-item>
          <text:p text:style-name="P17">Haz un listado con todas las disciplinas del conocimiento que te parezcan <text:soft-page-break/>científicas y otro listado con las que no te lo parezcan. ¿Qué criterios has empleado para su diferenciación? </text:p>
          <text:p text:style-name="P19">Científicas: Lógica,física,filosofía,astronomía,astrología,medicina,veterinaria,biología, química,psicología,economía,historia,geología,matemáticas,arquitectura,farmacia,informática,antropología,linguistica,,quiromancia,astrobiología,astrofísica,bioquímica,ingenería.</text:p>
          <text:p text:style-name="P19">No científicas: ufología,religión,mitología.</text:p>
        </text:list-item>
      </text:list>
      <text:p text:style-name="P18"/>
      <text:p text:style-name="P18"/>
      <text:list xml:id="list25238720" text:continue-numbering="true" text:style-name="L2">
        <text:list-item>
          <text:p text:style-name="P17">¿A qué profesión te gustaría dedicarte en el futuro? Enumera las disciplinas científicas y las tecnologías relacionadas con la profesión elegida.</text:p>
          <text:p text:style-name="P19">En un futuro me gustaria ser clarinetista y estudiar un poco de pedagogia. Disciplinas en la profesión elegida: psicología,musica de camara,piano,clarinete, historia de la musica, anasilis,armonia...</text:p>
        </text:list-item>
      </text:list>
      <text:p text:style-name="P18"/>
      <text:p text:style-name="P18"/>
      <text:list xml:id="list25254203" text:continue-numbering="true" text:style-name="L2">
        <text:list-item>
          <text:p text:style-name="P17">Explica en qué consiste la metodología científica. Pon un ejemplo aclaratorio.</text:p>
          <text:p text:style-name="P19"><text:s/>La Metodología Científica es un procedimiento general que permite a los investigadores obtener resultados confiables y corroborables.</text:p>
        </text:list-item>
      </text:list>
      <text:p text:style-name="P18"/>
      <text:p text:style-name="P18"/>
      <text:list xml:id="list25226621" text:continue-numbering="true" text:style-name="L2">
        <text:list-item>
          <text:p text:style-name="P17">Selecciona y guarda horóscopos de un mismo signo de diferentes medios de comunicación para un mismo periodo de tiempo. Analízalos y escribe las conclusiones a las que llegas. </text:p>
          <text:p text:style-name="P20">Piscis:<text:span text:style-name="T13">Estás en un tono alegre y receptivo, ideal para hacer nuevos amigos y confesar sentimientos íntimos.</text:span> </text:p>
          <text:p text:style-name="P20">Piscis:<text:span text:style-name="T17">Una Lunación favorable al goce de la vida íntima; habrá alegrías en el amor, una gran tendencia a la generosidad, a la calidez y a los gestos de conciliación, con la actitud apropiada, no será difícil recuperar amores y afectos distanciados. El panorama económico se despeja, se desvanecen problemas, o surgen nuevas oportunidades. La salud, sin problemas.</text:span> </text:p>
          <text:p text:style-name="P20">Piscis:<text:span text:style-name="T21">Te llegarán presentimientos de forma imprevista. Tendrás que hacer ajustes, en especial, en tu vida emocional.</text:span> </text:p>
          <text:p text:style-name="P20">Piscis:<text:span text:style-name="T25">Con la Luna en el sector de los cambios y transformaciones no es un momento indicado para realizar ninguna operación económica, ni iniciar actividades nuevas o que supongan una inversión por pequeña que sea. La lunación en Libra hará que las relaciones en general sean más armónicas y equilibradas, pero sin que ello suponga someterte a los deseos o necesidades de los otros. Las cuestiones de índole material pueden ser una fuente de problemas y disgustos que afectarán no solamente a tu economía, sino también a tus relaciones familiares o de pareja.</text:span></text:p>
          <text:p text:style-name="P20"><text:s/></text:p>
        </text:list-item>
        <text:list-item>
          <text:p text:style-name="P16"><text:span text:style-name="Strong_20_Emphasis">Indica si las siguientes proposiciones son verdaderas o falsas</text:span> (Valóralas de 0 <text:soft-page-break/>desacuerdo a 10 total acuerdo) </text:p>
          <text:p text:style-name="P21"><text:span text:style-name="Strong_20_Emphasis">a)</text:span> La ciencia sólo propone describir y explicar la realidad, no hacer previsiones.<text:span text:style-name="T28"> Falso 0</text:span><text:line-break/><text:span text:style-name="Strong_20_Emphasis">b)</text:span> Los científicos han de fundamentar su razonamiento en lo más seguro y objetivo, basándose en los hechos y los resultados experimentales, procurando evitar las suposiciones. <text:span text:style-name="T28">Verdadero 10</text:span><text:line-break/><text:span text:style-name="Strong_20_Emphasis">c)</text:span> Cuando los resultados de un experimento bien realizado contradicen una teoría científica esta debe ser abandonada.<text:span text:style-name="T28"> Falso 0</text:span><text:line-break/><text:span text:style-name="Strong_20_Emphasis">d)</text:span> La Ciencia ha ido enriqueciéndose y progresando de forma continua y regular, mediante acumulación paulatina de los nuevos conocimientos que se han ido descubriendo. <text:span text:style-name="T28">Verdadero 10</text:span><text:line-break/><text:span text:style-name="Strong_20_Emphasis">e)</text:span> El conocimiento científico ha de apoyarse en hechos evidentes, que se impongan de forma incuestionable, para poder desarrollarse así sobre una base segura.<text:span text:style-name="T28"> Falso 0</text:span><text:line-break/><text:span text:style-name="Strong_20_Emphasis">f)</text:span> Por su propia naturaleza, el conocimiento científico tiene un valor objetivo y es independiente de creencias políticas o religiosas y cuya adquisición no tuvo ni tiene nada que ver con creencias personales y colectivas. <text:span text:style-name="T28">Verdadero 10</text:span><text:line-break/><text:span text:style-name="Strong_20_Emphasis">g)</text:span> El impresionante avance experimentado por la Ciencia en los tres últimos siglos ha sido debido al trabajo, auténticamente genial, de personalidades como Galileo, Newton, Darwin, Einstein, etc. <text:span text:style-name="T28">verdadero 10</text:span><text:line-break/><text:span text:style-name="Strong_20_Emphasis">h)</text:span> El científico es aquel que investiga sin prejuicios ni ideas previas. <text:span text:style-name="T28">Falso 0</text:span><text:line-break/><text:span text:style-name="Strong_20_Emphasis">i)</text:span> La tecnología siempre es posterior a la ciencia básica.<text:span text:style-name="T28"> Verdadero 10</text:span><text:line-break/><text:span text:style-name="Strong_20_Emphasis">j)</text:span> El conocimiento científico es provisional.<text:span text:style-name="T28"> Verdadero 10</text:span><text:line-break/><text:span text:style-name="Strong_20_Emphasis">k)</text:span> El científico debe ser neutral y no debe preocuparse de la mala utilización de sus trabajos.<text:span text:style-name="T28"> Falso 0</text:span><text:line-break/><text:span text:style-name="Strong_20_Emphasis">l)</text:span> La deducción es la única forma de razonamiento científico. <text:span text:style-name="T28">Falso 0</text:span><text:line-break/><text:span text:style-name="Strong_20_Emphasis">m)</text:span> Una hipótesis se basa en datos experimentales. <text:span text:style-name="T28">Falso 0</text:span><text:line-break/><text:span text:style-name="Strong_20_Emphasis">n)</text:span> El conocimiento científico convive en la sociedad con el conocimiento ordinario y también con la pseudociencia.<text:span text:style-name="T28"> Verdadero </text:span><text:span text:style-name="T28">10</text:span><text:line-break/><text:span text:style-name="Strong_20_Emphasis">o)</text:span> El conocimiento científico es totalmente verdadero. <text:span text:style-name="T28">Falso 0</text:span><text:line-break/><text:span text:style-name="Strong_20_Emphasis">p)</text:span> La pseudociencia pretende engañosamente presentar como científicos conocimientos que no lo son. <text:span text:style-name="T28">Falso 0</text:span></text:p>
          <text:p text:style-name="P17"/>
        </text:list-item>
        <text:list-item>
          <text:p text:style-name="P16"><text:span text:style-name="Strong_20_Emphasis">Relaciona los términos de cada columna</text:span>: </text:p>
        </text:list-item>
      </text:list>
      <table:table table:name="Tabla1" table:style-name="Tabla1">
        <table:table-column table:style-name="Tabla1.A"/>
        <table:table-column table:style-name="Tabla1.B"/>
        <table:table-row>
          <table:table-cell table:style-name="Tabla1.A1" office:value-type="string">
            <text:p text:style-name="P2">1. Las ciencias formales son las únicas que permiten conocer con absoluta certeza el mundo.</text:p>
          </table:table-cell>
          <table:table-cell table:style-name="Tabla1.B1" office:value-type="string">
            <text:p text:style-name="P2">escepticismo</text:p>
          </table:table-cell>
        </table:table-row>
        <table:table-row>
          <table:table-cell table:style-name="Tabla1.A2" office:value-type="string">
            <text:p text:style-name="P2">2. Todo conocimiento es revisable: no hay conocimiento que con el paso del tiempo no se pueda mejorar.</text:p>
          </table:table-cell>
          <table:table-cell table:style-name="Tabla1.B2" office:value-type="string">
            <text:p text:style-name="P2">racionalismo</text:p>
          </table:table-cell>
        </table:table-row>
        <table:table-row>
          <table:table-cell table:style-name="Tabla1.A2" office:value-type="string">
            <text:p text:style-name="P2">3. La experimentación es la única fuente de justificación teórica. Sin experimentos no hay ciencia.</text:p>
          </table:table-cell>
          <table:table-cell table:style-name="Tabla1.B2" office:value-type="string">
            <text:p text:style-name="P2">empinismo</text:p>
          </table:table-cell>
        </table:table-row>
        <text:soft-page-break/>
        <table:table-row>
          <table:table-cell table:style-name="Tabla1.A2" office:value-type="string">
            <text:p text:style-name="P2">4. Es imposible conocer nada, el cerebro nos engaña y ni siquiera sabemos si existe la realidad.</text:p>
          </table:table-cell>
          <table:table-cell table:style-name="Tabla1.B2" office:value-type="string">
            <text:p text:style-name="P2">criticismo</text:p>
          </table:table-cell>
        </table:table-row>
        <table:table-row>
          <table:table-cell table:style-name="Tabla1.A2" office:value-type="string">
            <text:p text:style-name="P2">5. Cada individuo percibe la realidad de una manera y la interpreta según su punto de vista.</text:p>
          </table:table-cell>
          <table:table-cell table:style-name="Tabla1.B2" office:value-type="string">
            <text:p text:style-name="P2">perspectivismo</text:p>
          </table:table-cell>
        </table:table-row>
        <table:table-row>
          <table:table-cell table:style-name="Tabla1.A2" office:value-type="string">
            <text:p text:style-name="P2">6. Pasan los años y los científicos se empeñan en estudiar teorías inútiles. La aplicación práctica, la tecnología es lo único que cuenta.</text:p>
          </table:table-cell>
          <table:table-cell table:style-name="Tabla1.B2" office:value-type="string">
            <text:p text:style-name="P2">pragmatismo</text:p>
          </table:table-cell>
        </table:table-row>
      </table:table>
      <text:p text:style-name="P5"/>
      <text:p text:style-name="P7"/>
      <text:p text:style-name="P4"/>
      <table:table table:name="Tabla2" table:style-name="Tabla2">
        <table:table-column table:style-name="Tabla2.A"/>
        <table:table-column table:style-name="Tabla2.B"/>
        <table:table-column table:style-name="Tabla2.A"/>
        <table:table-row>
          <table:table-cell table:style-name="Tabla2.A1" office:value-type="string">
            <text:p text:style-name="P1"><draw:a xlink:type="simple" xlink:href="http://www.cienciasmc.es/web/u1/esquema_u1.html"><draw:frame draw:style-name="fr2" draw:name="gráficos3" text:anchor-type="as-char" svg:width="1.058cm" svg:height="0.794cm" draw:z-index="2"><draw:image xlink:href="http://www.cienciasmc.es/web/images/anterior.jpg" xlink:type="simple" xlink:show="embed" xlink:actuate="onLoad"/><svg:title>anterior</svg:title></draw:frame></draw:a><text:a xlink:type="simple" xlink:href="http://www.cienciasmc.es/web/u1/esquema_u1.html">  Anterior</text:a></text:p>
          </table:table-cell>
          <table:table-cell table:style-name="Tabla2.A1" office:value-type="string">
            <text:p text:style-name="P1"><text:a xlink:type="simple" xlink:href="http://www.cienciasmc.es/web/u1/intro_u1.html#indice">Índice</text:a></text:p>
          </table:table-cell>
          <table:table-cell table:style-name="Tabla2.A1" office:value-type="string">
            <text:p text:style-name="P1"><text:a xlink:type="simple" xlink:href="http://www.cienciasmc.es/web/u1/contenido1_u1.html">Siguiente  </text:a><draw:a xlink:type="simple" xlink:href="http://www.cienciasmc.es/web/u1/contenido1_u1.html"><draw:frame draw:style-name="fr2" draw:name="gráficos4" text:anchor-type="as-char" svg:width="1.058cm" svg:height="0.794cm" draw:z-index="3"><draw:image xlink:href="http://www.cienciasmc.es/web/images/siguiente.jpg" xlink:type="simple" xlink:show="embed" xlink:actuate="onLoad"/><svg:title>siguiente</svg:title></draw:frame></draw:a></text:p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2" svg:font-family="Arial"/>
    <style:font-face style:name="Arial1" svg:font-family="Arial, Helvetica, sans-serif"/>
    <style:font-face style:name="Helvetica Neue" svg:font-family="'Helvetica Neue', Arial, Helvetica"/>
    <style:font-face style:name="Open Sans" svg:font-family="'Open Sans', Arial, Verdana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letter-kerning="true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ES" style:letter-kerning="true" style:font-name-asian="DejaVu Sans" style:font-size-asian="10.5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3-09-23T14:05:39</meta:creation-date>
    <dc:date>2013-09-28T05:09:50.90</dc:date>
    <meta:editing-duration>PT00H08M56S</meta:editing-duration>
    <meta:editing-cycles>1</meta:editing-cycles>
    <meta:generator>OpenOffice.org/3.3$Win32 OpenOffice.org_project/330m20$Build-9567</meta:generator>
    <meta:document-statistic meta:table-count="2" meta:image-count="4" meta:object-count="0" meta:page-count="5" meta:paragraph-count="53" meta:word-count="1373" meta:character-count="9124"/>
    <dc:creator>rafel carrasco olmo</dc:creator>
    <meta:user-defined meta:name="Información 1"/>
    <meta:user-defined meta:name="Información 2"/>
    <meta:user-defined meta:name="Información 3"/>
    <meta:user-defined meta:name="Información 4"/>
  </office:meta>
</office:document-meta>
</file>